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office:font-face-decls>
  <office:automatic-styles>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P2" style:parent-style-name="Standard" style:family="paragraph">
      <style:paragraph-properties fo:text-align="center"/>
    </style:style>
    <style:style style:name="P3" style:parent-style-name="Standard" style:family="paragraph">
      <style:paragraph-properties fo:text-align="center"/>
    </style:style>
    <style:style style:name="P4" style:parent-style-name="Standard" style:family="paragraph">
      <style:paragraph-properties fo:text-align="center"/>
    </style:style>
    <style:style style:name="P5" style:parent-style-name="Standard" style:family="paragraph">
      <style:paragraph-properties fo:text-align="center"/>
    </style:style>
    <style:style style:name="P6" style:parent-style-name="Standard" style:family="paragraph">
      <style:paragraph-properties fo:text-align="center"/>
    </style:style>
    <style:style style:name="P7" style:parent-style-name="Standard" style:family="paragraph">
      <style:paragraph-properties fo:text-align="center"/>
    </style:style>
    <style:style style:name="P8" style:parent-style-name="Standard" style:family="paragraph">
      <style:paragraph-properties fo:text-align="center"/>
    </style:style>
    <style:style style:name="P9" style:parent-style-name="Standard" style:family="paragraph">
      <style:paragraph-properties fo:text-align="center"/>
    </style:style>
    <style:style style:name="P10" style:parent-style-name="Standard" style:family="paragraph">
      <style:paragraph-properties fo:text-align="center"/>
    </style:style>
    <style:style style:name="P11"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2"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3"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4" style:parent-style-name="Standard" style:family="paragraph">
      <style:paragraph-properties fo:text-align="center"/>
    </style:style>
    <style:style style:name="P15" style:parent-style-name="Standard" style:family="paragraph">
      <style:paragraph-properties fo:text-align="center"/>
    </style:style>
    <style:style style:name="P16" style:parent-style-name="Standard" style:family="paragraph">
      <style:paragraph-properties fo:text-align="center"/>
    </style:style>
    <style:style style:name="T17" style:parent-style-name="DefaultParagraphFont" style:family="text">
      <style:text-properties style:font-name="Open Sans" fo:font-weight="bold" style:font-weight-asian="bold" fo:color="#666666"/>
    </style:style>
    <style:style style:name="T18" style:parent-style-name="DefaultParagraphFont" style:family="text">
      <style:text-properties style:font-name="Open Sans" fo:font-weight="bold" style:font-weight-asian="bold" fo:color="#666666"/>
    </style:style>
    <style:style style:name="T19" style:parent-style-name="DefaultParagraphFont" style:family="text">
      <style:text-properties style:font-name="Open Sans" fo:font-weight="bold" style:font-weight-asian="bold" fo:color="#2EA3F2" fo:background-color="#FFFFFF"/>
    </style:style>
    <style:style style:name="P20" style:parent-style-name="Standard" style:family="paragraph">
      <style:paragraph-properties fo:text-align="center"/>
    </style:style>
    <style:style style:name="P21" style:parent-style-name="Standard" style:family="paragraph">
      <style:paragraph-properties fo:text-align="center"/>
    </style:style>
    <style:style style:name="P22" style:parent-style-name="Standard" style:family="paragraph">
      <style:paragraph-properties fo:text-align="center"/>
    </style:style>
    <style:style style:name="P23" style:parent-style-name="Standard" style:family="paragraph">
      <style:paragraph-properties fo:text-align="center"/>
    </style:style>
    <style:style style:name="P24" style:parent-style-name="Standard" style:family="paragraph">
      <style:paragraph-properties fo:text-align="center"/>
    </style:style>
    <style:style style:name="P25" style:parent-style-name="Standard" style:family="paragraph">
      <style:paragraph-properties fo:text-align="center"/>
    </style:style>
    <style:style style:name="P26" style:parent-style-name="Standard" style:family="paragraph">
      <style:paragraph-properties fo:text-align="center"/>
    </style:style>
    <style:style style:name="P27" style:parent-style-name="Standard" style:family="paragraph">
      <style:paragraph-properties fo:text-align="center"/>
    </style:style>
    <style:style style:name="P28" style:parent-style-name="Standard" style:family="paragraph">
      <style:paragraph-properties fo:text-align="center"/>
    </style:style>
    <style:style style:name="P29" style:parent-style-name="Standard" style:family="paragraph">
      <style:paragraph-properties fo:text-align="center"/>
      <style:text-properties style:text-underline-type="single" style:text-underline-style="solid" style:text-underline-width="auto" style:text-underline-mode="continuous"/>
    </style:style>
    <style:style style:name="P30" style:parent-style-name="Standard" style:family="paragraph">
      <style:paragraph-properties fo:text-align="center"/>
      <style:text-properties style:text-underline-type="single" style:text-underline-style="solid" style:text-underline-width="auto" style:text-underline-mode="continuous"/>
    </style:style>
    <style:style style:name="P31" style:parent-style-name="Standard" style:family="paragraph">
      <style:paragraph-properties fo:text-align="center"/>
      <style:text-properties style:text-underline-type="single" style:text-underline-style="solid" style:text-underline-width="auto" style:text-underline-mode="continuous"/>
    </style:style>
    <style:style style:name="P32" style:parent-style-name="Standard" style:family="paragraph">
      <style:paragraph-properties fo:text-align="center"/>
      <style:text-properties style:text-underline-type="single" style:text-underline-style="solid" style:text-underline-width="auto" style:text-underline-mode="continuous"/>
    </style:style>
    <style:style style:name="P33" style:parent-style-name="Standard" style:family="paragraph">
      <style:paragraph-properties fo:text-align="center"/>
      <style:text-properties style:text-underline-type="single" style:text-underline-style="solid" style:text-underline-width="auto" style:text-underline-mode="continuous"/>
    </style:style>
    <style:style style:name="P34" style:parent-style-name="Standard" style:family="paragraph">
      <style:paragraph-properties fo:text-align="center"/>
      <style:text-properties style:text-underline-type="single" style:text-underline-style="solid" style:text-underline-width="auto" style:text-underline-mode="continuous"/>
    </style:style>
    <style:style style:name="P35" style:parent-style-name="Standard" style:family="paragraph">
      <style:paragraph-properties fo:text-align="center"/>
      <style:text-properties style:text-underline-type="single" style:text-underline-style="solid" style:text-underline-width="auto" style:text-underline-mode="continuous"/>
    </style:style>
    <style:style style:name="P36" style:parent-style-name="Standard" style:family="paragraph">
      <style:paragraph-properties fo:text-align="center"/>
      <style:text-properties style:text-underline-type="single" style:text-underline-style="solid" style:text-underline-width="auto" style:text-underline-mode="continuous"/>
    </style:style>
    <style:style style:name="P37" style:parent-style-name="Standard" style:family="paragraph">
      <style:paragraph-properties fo:text-align="center"/>
      <style:text-properties style:text-underline-type="single" style:text-underline-style="solid" style:text-underline-width="auto" style:text-underline-mode="continuous"/>
    </style:style>
    <style:style style:name="P38" style:parent-style-name="Standard" style:family="paragraph">
      <style:paragraph-properties fo:text-align="center"/>
      <style:text-properties style:text-underline-type="single" style:text-underline-style="solid" style:text-underline-width="auto" style:text-underline-mode="continuous"/>
    </style:style>
    <style:style style:name="P39" style:parent-style-name="Standard" style:family="paragraph">
      <style:paragraph-properties fo:text-align="center"/>
      <style:text-properties style:text-underline-type="single" style:text-underline-style="solid" style:text-underline-width="auto" style:text-underline-mode="continuous"/>
    </style:style>
    <style:style style:name="P40" style:parent-style-name="Standard" style:family="paragraph">
      <style:paragraph-properties fo:text-align="center"/>
      <style:text-properties style:text-underline-type="single" style:text-underline-style="solid" style:text-underline-width="auto" style:text-underline-mode="continuous"/>
    </style:style>
    <style:style style:name="P41" style:parent-style-name="Standard" style:family="paragraph">
      <style:paragraph-properties fo:text-align="center"/>
      <style:text-properties style:text-underline-type="single" style:text-underline-style="solid" style:text-underline-width="auto" style:text-underline-mode="continuous"/>
    </style:style>
    <style:style style:name="P42" style:parent-style-name="Standard" style:family="paragraph">
      <style:paragraph-properties fo:text-align="center"/>
      <style:text-properties style:text-underline-type="single" style:text-underline-style="solid" style:text-underline-width="auto" style:text-underline-mode="continuous"/>
    </style:style>
    <style:style style:name="P43" style:parent-style-name="Standard" style:family="paragraph">
      <style:paragraph-properties fo:text-align="center"/>
      <style:text-properties style:text-underline-type="single" style:text-underline-style="solid" style:text-underline-width="auto" style:text-underline-mode="continuous"/>
    </style:style>
    <style:style style:name="P44" style:parent-style-name="Standard" style:family="paragraph">
      <style:paragraph-properties fo:text-align="center"/>
      <style:text-properties style:text-underline-type="single" style:text-underline-style="solid" style:text-underline-width="auto" style:text-underline-mode="continuous"/>
    </style:style>
    <style:style style:name="P45" style:parent-style-name="Standard" style:family="paragraph">
      <style:paragraph-properties fo:text-align="center"/>
      <style:text-properties style:text-underline-type="single" style:text-underline-style="solid" style:text-underline-width="auto" style:text-underline-mode="continuous"/>
    </style:style>
    <style:style style:name="P46" style:parent-style-name="Standard" style:family="paragraph">
      <style:paragraph-properties fo:text-align="center"/>
      <style:text-properties style:text-underline-type="single" style:text-underline-style="solid" style:text-underline-width="auto" style:text-underline-mode="continuous"/>
    </style:style>
    <style:style style:name="P47" style:parent-style-name="Standard" style:family="paragraph">
      <style:paragraph-properties fo:text-align="center"/>
      <style:text-properties style:text-underline-type="single" style:text-underline-style="solid" style:text-underline-width="auto" style:text-underline-mode="continuous"/>
    </style:style>
    <style:style style:name="P48" style:parent-style-name="Standard" style:family="paragraph">
      <style:paragraph-properties fo:text-align="center"/>
      <style:text-properties style:text-underline-type="single" style:text-underline-style="solid" style:text-underline-width="auto" style:text-underline-mode="continuous"/>
    </style:style>
    <style:style style:name="P49" style:parent-style-name="Standard" style:family="paragraph">
      <style:paragraph-properties fo:text-align="center"/>
      <style:text-properties style:font-name="Times New Roman"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0"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51" style:parent-style-name="Normal" style:family="paragraph">
      <style:text-properties style:language-asian="en" style:country-asian="US" style:language-complex="ar" style:country-complex="SA"/>
    </style:style>
    <style:style style:name="P52" style:parent-style-name="TOC3" style:family="paragraph">
      <style:paragraph-properties>
        <style:tab-stops>
          <style:tab-stop style:type="right" style:leader-style="dotted" style:leader-text="." style:position="6.6125in"/>
        </style:tab-stops>
      </style:paragraph-properties>
    </style:style>
    <style:style style:name="T53" style:parent-style-name="Hyperlink" style:family="text">
      <style:text-properties style:font-name="Times New Roman" fo:font-weight="bold" style:font-weight-asian="bold" style:font-weight-complex="bold" style:language-complex="hi" style:country-complex="IN"/>
    </style:style>
    <style:style style:name="P54" style:parent-style-name="TOC3" style:family="paragraph">
      <style:paragraph-properties>
        <style:tab-stops>
          <style:tab-stop style:type="right" style:leader-style="dotted" style:leader-text="." style:position="6.6125in"/>
        </style:tab-stops>
      </style:paragraph-properties>
    </style:style>
    <style:style style:name="T55" style:parent-style-name="Hyperlink" style:family="text">
      <style:text-properties style:font-name="Times New Roman" fo:font-weight="bold" style:font-weight-asian="bold" style:font-weight-complex="bold" style:language-complex="hi" style:country-complex="IN"/>
    </style:style>
    <style:style style:name="P56" style:parent-style-name="TOC3" style:family="paragraph">
      <style:paragraph-properties>
        <style:tab-stops>
          <style:tab-stop style:type="right" style:leader-style="dotted" style:leader-text="." style:position="6.6125in"/>
        </style:tab-stops>
      </style:paragraph-properties>
    </style:style>
    <style:style style:name="T57" style:parent-style-name="Hyperlink" style:family="text">
      <style:text-properties style:font-name="Times New Roman" fo:font-weight="bold" style:font-weight-asian="bold" style:font-weight-complex="bold" style:language-complex="hi" style:country-complex="IN"/>
    </style:style>
    <style:style style:name="P58" style:parent-style-name="TOC3" style:family="paragraph">
      <style:paragraph-properties>
        <style:tab-stops>
          <style:tab-stop style:type="right" style:leader-style="dotted" style:leader-text="." style:position="6.6125in"/>
        </style:tab-stops>
      </style:paragraph-properties>
    </style:style>
    <style:style style:name="T59" style:parent-style-name="Hyperlink" style:family="text">
      <style:text-properties style:font-name="Times New Roman" fo:font-weight="bold" style:font-weight-asian="bold" style:font-weight-complex="bold" style:language-complex="hi" style:country-complex="IN"/>
    </style:style>
    <style:style style:name="P60" style:parent-style-name="TOC1" style:family="paragraph">
      <style:paragraph-properties>
        <style:tab-stops>
          <style:tab-stop style:type="right" style:leader-style="dotted" style:leader-text="." style:position="6.918in"/>
        </style:tab-stops>
      </style:paragraph-properties>
    </style:style>
    <style:style style:name="T61" style:parent-style-name="Hyperlink" style:family="text">
      <style:text-properties style:font-name="Times New Roman" style:font-name-complex="Times New Roman"/>
    </style:style>
    <style:style style:name="P62" style:parent-style-name="TOC1" style:family="paragraph">
      <style:paragraph-properties>
        <style:tab-stops>
          <style:tab-stop style:type="right" style:leader-style="dotted" style:leader-text="." style:position="6.918in"/>
        </style:tab-stops>
      </style:paragraph-properties>
    </style:style>
    <style:style style:name="T63" style:parent-style-name="Hyperlink" style:family="text">
      <style:text-properties style:font-name="Times New Roman" style:font-name-complex="Times New Roman"/>
    </style:style>
    <style:style style:name="P64" style:parent-style-name="TOC1" style:family="paragraph">
      <style:paragraph-properties>
        <style:tab-stops>
          <style:tab-stop style:type="right" style:leader-style="dotted" style:leader-text="." style:position="6.918in"/>
        </style:tab-stops>
      </style:paragraph-properties>
    </style:style>
    <style:style style:name="T65" style:parent-style-name="Hyperlink" style:family="text">
      <style:text-properties style:font-name="Times New Roman" style:font-name-complex="Times New Roman"/>
    </style:style>
    <style:style style:name="P66" style:parent-style-name="TOC1" style:family="paragraph">
      <style:paragraph-properties>
        <style:tab-stops>
          <style:tab-stop style:type="right" style:leader-style="dotted" style:leader-text="." style:position="6.918in"/>
        </style:tab-stops>
      </style:paragraph-properties>
    </style:style>
    <style:style style:name="T67" style:parent-style-name="Hyperlink" style:family="text">
      <style:text-properties style:font-name="Times New Roman" style:font-name-complex="Times New Roman"/>
    </style:style>
    <style:style style:name="P68" style:parent-style-name="TOC1" style:family="paragraph">
      <style:paragraph-properties>
        <style:tab-stops>
          <style:tab-stop style:type="right" style:leader-style="dotted" style:leader-text="." style:position="6.918in"/>
        </style:tab-stops>
      </style:paragraph-properties>
    </style:style>
    <style:style style:name="T69" style:parent-style-name="Hyperlink" style:family="text">
      <style:text-properties style:font-name="Times New Roman" style:font-name-complex="Times New Roman"/>
    </style:style>
    <style:style style:name="P70" style:parent-style-name="TOC1" style:family="paragraph">
      <style:paragraph-properties>
        <style:tab-stops>
          <style:tab-stop style:type="right" style:leader-style="dotted" style:leader-text="." style:position="6.918in"/>
        </style:tab-stops>
      </style:paragraph-properties>
    </style:style>
    <style:style style:name="T71" style:parent-style-name="Hyperlink" style:family="text">
      <style:text-properties style:font-name="Times New Roman" style:font-name-complex="Times New Roman"/>
    </style:style>
    <style:style style:name="P72" style:parent-style-name="TOC1" style:family="paragraph">
      <style:paragraph-properties>
        <style:tab-stops>
          <style:tab-stop style:type="right" style:leader-style="dotted" style:leader-text="." style:position="6.918in"/>
        </style:tab-stops>
      </style:paragraph-properties>
    </style:style>
    <style:style style:name="T73" style:parent-style-name="Hyperlink" style:family="text">
      <style:text-properties style:font-name="Times New Roman" style:font-name-complex="Times New Roman"/>
    </style:style>
    <style:style style:name="P74" style:parent-style-name="TOC1" style:family="paragraph">
      <style:paragraph-properties>
        <style:tab-stops>
          <style:tab-stop style:type="right" style:leader-style="dotted" style:leader-text="." style:position="6.918in"/>
        </style:tab-stops>
      </style:paragraph-properties>
    </style:style>
    <style:style style:name="T75" style:parent-style-name="Hyperlink" style:family="text">
      <style:text-properties style:font-name="Times New Roman" style:font-name-complex="Times New Roman"/>
    </style:style>
    <style:style style:name="P76" style:parent-style-name="TOC1" style:family="paragraph">
      <style:paragraph-properties>
        <style:tab-stops>
          <style:tab-stop style:type="right" style:leader-style="dotted" style:leader-text="." style:position="6.918in"/>
        </style:tab-stops>
      </style:paragraph-properties>
    </style:style>
    <style:style style:name="T77" style:parent-style-name="Hyperlink" style:family="text">
      <style:text-properties style:font-name="Times New Roman" style:font-name-complex="Times New Roman"/>
    </style:style>
    <style:style style:name="P78" style:parent-style-name="TOC1" style:family="paragraph">
      <style:paragraph-properties>
        <style:tab-stops>
          <style:tab-stop style:type="right" style:leader-style="dotted" style:leader-text="." style:position="6.918in"/>
        </style:tab-stops>
      </style:paragraph-properties>
    </style:style>
    <style:style style:name="T79" style:parent-style-name="Hyperlink" style:family="text">
      <style:text-properties style:font-name="Times New Roman" style:font-name-complex="Times New Roman"/>
    </style:style>
    <style:style style:name="P80" style:parent-style-name="TOC1" style:family="paragraph">
      <style:paragraph-properties>
        <style:tab-stops>
          <style:tab-stop style:type="right" style:leader-style="dotted" style:leader-text="." style:position="6.918in"/>
        </style:tab-stops>
      </style:paragraph-properties>
    </style:style>
    <style:style style:name="T81" style:parent-style-name="Hyperlink" style:family="text">
      <style:text-properties style:font-name="Times New Roman" style:font-name-complex="Times New Roman"/>
    </style:style>
    <style:style style:name="P82" style:parent-style-name="TOC1" style:family="paragraph">
      <style:paragraph-properties>
        <style:tab-stops>
          <style:tab-stop style:type="right" style:leader-style="dotted" style:leader-text="." style:position="6.918in"/>
        </style:tab-stops>
      </style:paragraph-properties>
    </style:style>
    <style:style style:name="T83" style:parent-style-name="Hyperlink" style:family="text">
      <style:text-properties style:font-name="Times New Roman" style:font-name-complex="Times New Roman"/>
    </style:style>
    <style:style style:name="P84" style:parent-style-name="TOC1" style:family="paragraph">
      <style:paragraph-properties>
        <style:tab-stops>
          <style:tab-stop style:type="right" style:leader-style="dotted" style:leader-text="." style:position="6.918in"/>
        </style:tab-stops>
      </style:paragraph-properties>
    </style:style>
    <style:style style:name="T85" style:parent-style-name="Hyperlink" style:family="text">
      <style:text-properties style:font-name="Times New Roman" style:font-name-complex="Times New Roman"/>
    </style:style>
    <style:style style:name="P86" style:parent-style-name="TOC1" style:family="paragraph">
      <style:paragraph-properties>
        <style:tab-stops>
          <style:tab-stop style:type="right" style:leader-style="dotted" style:leader-text="." style:position="6.918in"/>
        </style:tab-stops>
      </style:paragraph-properties>
    </style:style>
    <style:style style:name="T87" style:parent-style-name="Hyperlink" style:family="text">
      <style:text-properties style:font-name="Times New Roman" style:font-name-complex="Times New Roman"/>
    </style:style>
    <style:style style:name="P88" style:parent-style-name="TOC1" style:family="paragraph">
      <style:paragraph-properties>
        <style:tab-stops>
          <style:tab-stop style:type="right" style:leader-style="dotted" style:leader-text="." style:position="6.918in"/>
        </style:tab-stops>
      </style:paragraph-properties>
    </style:style>
    <style:style style:name="T89" style:parent-style-name="Hyperlink" style:family="text">
      <style:text-properties style:font-name="Times New Roman" style:font-name-complex="Times New Roman"/>
    </style:style>
    <style:style style:name="P90" style:parent-style-name="TOC1" style:family="paragraph">
      <style:paragraph-properties>
        <style:tab-stops>
          <style:tab-stop style:type="right" style:leader-style="dotted" style:leader-text="." style:position="6.918in"/>
        </style:tab-stops>
      </style:paragraph-properties>
    </style:style>
    <style:style style:name="T91" style:parent-style-name="Hyperlink" style:family="text">
      <style:text-properties style:font-name="Times New Roman" style:font-name-complex="Times New Roman"/>
    </style:style>
    <style:style style:name="P92" style:parent-style-name="TOC1" style:family="paragraph">
      <style:paragraph-properties>
        <style:tab-stops>
          <style:tab-stop style:type="right" style:leader-style="dotted" style:leader-text="." style:position="6.918in"/>
        </style:tab-stops>
      </style:paragraph-properties>
    </style:style>
    <style:style style:name="T93" style:parent-style-name="Hyperlink" style:family="text">
      <style:text-properties style:font-name="Times New Roman" style:font-name-complex="Times New Roman"/>
    </style:style>
    <style:style style:name="P94" style:parent-style-name="TOC1" style:family="paragraph">
      <style:paragraph-properties>
        <style:tab-stops>
          <style:tab-stop style:type="right" style:leader-style="dotted" style:leader-text="." style:position="6.918in"/>
        </style:tab-stops>
      </style:paragraph-properties>
    </style:style>
    <style:style style:name="T95" style:parent-style-name="Hyperlink" style:family="text">
      <style:text-properties style:font-name="Times New Roman" style:font-name-complex="Times New Roman"/>
    </style:style>
    <style:style style:name="P96" style:parent-style-name="TOC1" style:family="paragraph">
      <style:paragraph-properties>
        <style:tab-stops>
          <style:tab-stop style:type="right" style:leader-style="dotted" style:leader-text="." style:position="6.918in"/>
        </style:tab-stops>
      </style:paragraph-properties>
    </style:style>
    <style:style style:name="T97" style:parent-style-name="Hyperlink" style:family="text">
      <style:text-properties style:font-name="Times New Roman" style:font-name-complex="Times New Roman"/>
    </style:style>
    <style:style style:name="P98" style:parent-style-name="TOC1" style:family="paragraph">
      <style:paragraph-properties>
        <style:tab-stops>
          <style:tab-stop style:type="right" style:leader-style="dotted" style:leader-text="." style:position="6.918in"/>
        </style:tab-stops>
      </style:paragraph-properties>
    </style:style>
    <style:style style:name="T99" style:parent-style-name="Hyperlink" style:family="text">
      <style:text-properties style:font-name="Times New Roman" style:font-name-complex="Times New Roman"/>
    </style:style>
    <style:style style:name="P100" style:parent-style-name="TOC1" style:family="paragraph">
      <style:paragraph-properties>
        <style:tab-stops>
          <style:tab-stop style:type="right" style:leader-style="dotted" style:leader-text="." style:position="6.918in"/>
        </style:tab-stops>
      </style:paragraph-properties>
    </style:style>
    <style:style style:name="T101" style:parent-style-name="Hyperlink" style:family="text">
      <style:text-properties style:font-name="Times New Roman" style:font-name-complex="Times New Roman"/>
    </style:style>
    <style:style style:name="P102" style:parent-style-name="TOC1" style:family="paragraph">
      <style:paragraph-properties>
        <style:tab-stops>
          <style:tab-stop style:type="right" style:leader-style="dotted" style:leader-text="." style:position="6.918in"/>
        </style:tab-stops>
      </style:paragraph-properties>
    </style:style>
    <style:style style:name="T103" style:parent-style-name="Hyperlink" style:family="text">
      <style:text-properties style:font-name="Times New Roman" style:font-name-complex="Times New Roman"/>
    </style:style>
    <style:style style:name="P104" style:parent-style-name="TOC1" style:family="paragraph">
      <style:paragraph-properties>
        <style:tab-stops>
          <style:tab-stop style:type="right" style:leader-style="dotted" style:leader-text="." style:position="6.918in"/>
        </style:tab-stops>
      </style:paragraph-properties>
    </style:style>
    <style:style style:name="T105" style:parent-style-name="Hyperlink" style:family="text">
      <style:text-properties style:font-name="Times New Roman" style:font-name-complex="Times New Roman"/>
    </style:style>
    <style:style style:name="P106" style:parent-style-name="TOC1" style:family="paragraph">
      <style:paragraph-properties>
        <style:tab-stops>
          <style:tab-stop style:type="right" style:leader-style="dotted" style:leader-text="." style:position="6.918in"/>
        </style:tab-stops>
      </style:paragraph-properties>
    </style:style>
    <style:style style:name="T107" style:parent-style-name="Hyperlink" style:family="text">
      <style:text-properties style:font-name="Times New Roman" style:font-name-complex="Times New Roman"/>
    </style:style>
    <style:style style:name="P108" style:parent-style-name="TOC1" style:family="paragraph">
      <style:paragraph-properties>
        <style:tab-stops>
          <style:tab-stop style:type="right" style:leader-style="dotted" style:leader-text="." style:position="6.918in"/>
        </style:tab-stops>
      </style:paragraph-properties>
    </style:style>
    <style:style style:name="T109" style:parent-style-name="Hyperlink" style:family="text">
      <style:text-properties style:font-name="Times New Roman" style:font-name-complex="Times New Roman" fo:background-color="#FFFF00"/>
    </style:style>
    <style:style style:name="P110" style:parent-style-name="TOC1" style:family="paragraph">
      <style:paragraph-properties>
        <style:tab-stops>
          <style:tab-stop style:type="right" style:leader-style="dotted" style:leader-text="." style:position="6.918in"/>
        </style:tab-stops>
      </style:paragraph-properties>
    </style:style>
    <style:style style:name="T111" style:parent-style-name="Hyperlink" style:family="text">
      <style:text-properties style:font-name="Times New Roman" style:font-name-complex="Times New Roman" fo:background-color="#FFFF00"/>
    </style:style>
    <style:style style:name="P112" style:parent-style-name="TOC1" style:family="paragraph">
      <style:paragraph-properties>
        <style:tab-stops>
          <style:tab-stop style:type="right" style:leader-style="dotted" style:leader-text="." style:position="6.918in"/>
        </style:tab-stops>
      </style:paragraph-properties>
    </style:style>
    <style:style style:name="T113" style:parent-style-name="Hyperlink" style:family="text">
      <style:text-properties style:font-name="Times New Roman" style:font-name-complex="Times New Roman"/>
    </style:style>
    <style:style style:name="P114" style:parent-style-name="Normal" style:family="paragraph">
      <style:paragraph-properties fo:text-align="center"/>
    </style:style>
    <style:style style:name="P115" style:parent-style-name="Normal" style:family="paragraph">
      <style:paragraph-properties fo:text-align="center"/>
    </style:style>
    <style:style style:name="T116" style:parent-style-name="DefaultParagraphFont"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117" style:parent-style-name="Standard" style:family="paragraph">
      <style:paragraph-properties fo:text-align="center"/>
      <style:text-properties style:text-underline-type="single" style:text-underline-style="solid" style:text-underline-width="auto" style:text-underline-mode="continuous"/>
    </style:style>
    <style:style style:name="P118" style:parent-style-name="Standard" style:family="paragraph">
      <style:paragraph-properties fo:text-align="center"/>
      <style:text-properties fo:font-style="italic" style:font-style-asian="italic" style:font-style-complex="italic"/>
    </style:style>
    <style:style style:name="P119" style:parent-style-name="Standard" style:family="paragraph">
      <style:paragraph-properties fo:text-align="center"/>
    </style:style>
    <style:style style:name="P120" style:parent-style-name="Standard" style:family="paragraph">
      <style:paragraph-properties fo:text-align="center"/>
    </style:style>
    <style:style style:name="P121" style:parent-style-name="Heading3" style:family="paragraph">
      <style:paragraph-properties fo:text-align="center"/>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122"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123" style:parent-style-name="Standard" style:family="paragraph"/>
    <style:style style:name="T12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5"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6"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9" style:parent-style-name="DefaultParagraphFont" style:family="text">
      <style:text-properties fo:font-style="italic" style:font-style-asian="italic" style:font-style-complex="italic"/>
    </style:style>
    <style:style style:name="T13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3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32"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33"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34" style:parent-style-name="Heading3" style:family="paragraph">
      <style:paragraph-properties fo:text-align="center"/>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135"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36" style:parent-style-name="ListBullet" style:family="paragraph"/>
    <style:style style:name="T137" style:parent-style-name="DefaultParagraphFont" style:family="text">
      <style:text-properties fo:font-style="italic" style:font-style-asian="italic" style:font-style-complex="italic"/>
    </style:style>
    <style:style style:name="T138" style:parent-style-name="DefaultParagraphFont" style:family="text">
      <style:text-properties fo:font-style="italic" style:font-style-asian="italic" style:font-style-complex="italic"/>
    </style:style>
    <style:style style:name="T139" style:parent-style-name="DefaultParagraphFont" style:family="text">
      <style:text-properties fo:font-style="italic" style:font-style-asian="italic" style:font-style-complex="italic"/>
    </style:style>
    <style:style style:name="T140" style:parent-style-name="DefaultParagraphFont" style:family="text">
      <style:text-properties fo:font-style="italic" style:font-style-asian="italic" style:font-style-complex="italic"/>
    </style:style>
    <style:style style:name="T141" style:parent-style-name="DefaultParagraphFont" style:family="text">
      <style:text-properties fo:font-style="italic" style:font-style-asian="italic" style:font-style-complex="italic"/>
    </style:style>
    <style:style style:name="P142"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43"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44" style:parent-style-name="Standard"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45" style:parent-style-name="Heading3" style:family="paragraph">
      <style:paragraph-properties fo:text-align="center"/>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146"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47" style:parent-style-name="Standard" style:family="paragraph">
      <style:text-properties fo:font-weight="bold" style:font-weight-asian="bold" style:font-weight-complex="bold"/>
    </style:style>
    <style:style style:name="P148" style:parent-style-name="Standard" style:family="paragraph"/>
    <style:style style:name="P149" style:parent-style-name="Standard" style:family="paragraph"/>
    <style:style style:name="P150" style:parent-style-name="Standard" style:family="paragraph"/>
    <style:style style:name="P151" style:parent-style-name="Standard" style:family="paragraph"/>
    <style:style style:name="P152"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53"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154"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T155" style:parent-style-name="DefaultParagraphFont" style:family="text">
      <style:text-properties style:text-underline-type="single" style:text-underline-style="solid" style:text-underline-width="auto" style:text-underline-mode="continuous"/>
    </style:style>
    <style:style style:name="T156" style:parent-style-name="DefaultParagraphFont" style:family="text">
      <style:text-properties style:text-underline-type="single" style:text-underline-style="solid" style:text-underline-width="auto" style:text-underline-mode="continuous"/>
    </style:style>
    <style:style style:name="T157" style:parent-style-name="DefaultParagraphFont" style:family="text">
      <style:text-properties style:text-underline-type="single" style:text-underline-style="solid" style:text-underline-width="auto" style:text-underline-mode="continuous"/>
    </style:style>
    <style:style style:name="T158" style:parent-style-name="DefaultParagraphFont" style:family="text">
      <style:text-properties style:text-underline-type="single" style:text-underline-style="solid" style:text-underline-width="auto" style:text-underline-mode="continuous"/>
    </style:style>
    <style:style style:name="T159" style:parent-style-name="DefaultParagraphFont" style:family="text">
      <style:text-properties style:text-underline-type="single" style:text-underline-style="solid" style:text-underline-width="auto" style:text-underline-mode="continuous"/>
    </style:style>
    <style:style style:name="P160"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T161" style:parent-style-name="DefaultParagraphFont" style:family="text">
      <style:text-properties fo:background-color="#FFFF00"/>
    </style:style>
    <style:style style:name="P162"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63"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64" style:parent-style-name="Standard" style:family="paragraph">
      <style:text-properties fo:font-weight="bold" style:font-weight-asian="bold" style:font-weight-complex="bold" fo:color="#000000" style:text-underline-type="single" style:text-underline-style="solid" style:text-underline-width="auto" style:text-underline-mode="continuous"/>
    </style:style>
    <style:style style:name="P165" style:parent-style-name="ListBullet" style:family="paragraph"/>
    <style:style style:name="P166" style:parent-style-name="ListBullet" style:family="paragraph"/>
    <style:style style:name="P167" style:parent-style-name="ListBullet" style:family="paragraph"/>
    <style:style style:name="P168" style:parent-style-name="ListBullet" style:family="paragraph">
      <style:text-properties fo:color="#000000"/>
    </style:style>
    <style:style style:name="P16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70" style:parent-style-name="ListBullet" style:family="paragraph">
      <style:paragraph-properties fo:margin-left="0.25in" fo:text-indent="-0.25in">
        <style:tab-stops/>
      </style:paragraph-properties>
      <style:text-properties fo:font-weight="bold" style:font-weight-asian="bold" style:font-weight-complex="bold" fo:color="#000000" style:text-underline-type="single" style:text-underline-style="solid" style:text-underline-width="auto" style:text-underline-mode="continuous"/>
    </style:style>
    <style:style style:name="P171" style:parent-style-name="ListBullet" style:family="paragraph"/>
    <style:style style:name="P172" style:parent-style-name="ListBullet" style:family="paragraph"/>
    <style:style style:name="P173" style:parent-style-name="ListBullet" style:family="paragraph"/>
    <style:style style:name="P174" style:parent-style-name="ListBullet" style:family="paragraph"/>
    <style:style style:name="T175" style:parent-style-name="DefaultParagraphFont" style:family="text">
      <style:text-properties fo:color="#000000"/>
    </style:style>
    <style:style style:name="T176" style:parent-style-name="DefaultParagraphFont" style:family="text">
      <style:text-properties fo:font-weight="bold" style:font-weight-asian="bold" style:font-weight-complex="bold" fo:color="#000000" style:text-underline-type="single" style:text-underline-style="solid" style:text-underline-width="auto" style:text-underline-mode="continuous"/>
    </style:style>
    <style:style style:name="T177" style:parent-style-name="DefaultParagraphFont" style:family="text">
      <style:text-properties fo:color="#000000"/>
    </style:style>
    <style:style style:name="P178" style:parent-style-name="ListBullet" style:family="paragraph">
      <style:paragraph-properties fo:margin-left="0.5in">
        <style:tab-stops/>
      </style:paragraph-properties>
    </style:style>
    <style:style style:name="P17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80" style:parent-style-name="ListBullet" style:family="paragraph"/>
    <style:style style:name="P181" style:parent-style-name="ListBullet" style:family="paragraph"/>
    <style:style style:name="P182" style:parent-style-name="ListBullet" style:family="paragraph">
      <style:text-properties fo:color="#000000"/>
    </style:style>
    <style:style style:name="P183"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T184" style:parent-style-name="DefaultParagraphFont" style:family="text">
      <style:text-properties style:text-underline-type="single" style:text-underline-style="solid" style:text-underline-width="auto" style:text-underline-mode="continuous"/>
    </style:style>
    <style:style style:name="T185" style:parent-style-name="DefaultParagraphFont" style:family="text">
      <style:text-properties style:text-underline-type="single" style:text-underline-style="solid" style:text-underline-width="auto" style:text-underline-mode="continuous"/>
    </style:style>
    <style:style style:name="P186"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T187" style:parent-style-name="DefaultParagraphFont" style:family="text">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T188" style:parent-style-name="DefaultParagraphFont" style:family="text">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8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90"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191"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92"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193"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94"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195"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96" style:parent-style-name="Standard" style:family="paragraph">
      <style:paragraph-properties fo:text-align="center"/>
    </style:style>
    <style:style style:name="P197"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198"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19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00"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01"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02"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03" style:parent-style-name="Standard" style:family="paragraph"/>
    <style:style style:name="P204" style:parent-style-name="Standard" style:family="paragraph"/>
    <style:style style:name="P205" style:parent-style-name="Standard" style:family="paragraph"/>
    <style:style style:name="P206" style:parent-style-name="Standard" style:family="paragraph"/>
    <style:style style:name="P207" style:parent-style-name="Standard" style:family="paragraph"/>
    <style:style style:name="P208" style:parent-style-name="Standard" style:family="paragraph"/>
    <style:style style:name="P20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10" style:parent-style-name="Standard" style:family="paragraph">
      <style:paragraph-properties fo:text-align="center"/>
    </style:style>
    <style:style style:name="P211" style:parent-style-name="Standard" style:family="paragraph"/>
    <style:style style:name="P212" style:parent-style-name="Standard" style:family="paragraph"/>
    <style:style style:name="P213" style:parent-style-name="Standard" style:family="paragraph"/>
    <style:style style:name="P214" style:parent-style-name="Standard" style:family="paragraph"/>
    <style:style style:name="P215" style:parent-style-name="Standard" style:family="paragraph"/>
    <style:style style:name="P216"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17"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18"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19" style:parent-style-name="Standard" style:family="paragraph"/>
    <style:style style:name="P220" style:parent-style-name="Standard" style:family="paragraph"/>
    <style:style style:name="T221" style:parent-style-name="DefaultParagraphFont" style:family="text">
      <style:text-properties style:text-position="super 66.6%"/>
    </style:style>
    <style:style style:name="P222"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23"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24"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25"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26"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27"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28"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2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30"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31"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32" style:parent-style-name="Standard" style:family="paragraph">
      <style:text-properties fo:font-weight="bold" style:font-weight-asian="bold" style:font-weight-complex="bold" fo:font-style="italic" style:font-style-asian="italic" style:font-style-complex="italic"/>
    </style:style>
    <style:style style:name="P233" style:parent-style-name="Standard" style:family="paragraph"/>
    <style:style style:name="P234" style:parent-style-name="Standard" style:family="paragraph"/>
    <style:style style:name="P235" style:parent-style-name="Standard" style:family="paragraph">
      <style:text-properties fo:background-color="#FFFF00" style:text-underline-type="single" style:text-underline-style="solid" style:text-underline-width="auto" style:text-underline-mode="continuous"/>
    </style:style>
    <style:style style:name="P236" style:parent-style-name="Standard" style:family="paragraph"/>
    <style:style style:name="P237" style:parent-style-name="Standard" style:family="paragraph"/>
    <style:style style:name="P238" style:parent-style-name="Standard" style:family="paragraph"/>
    <style:style style:name="P239" style:parent-style-name="Standard" style:family="paragraph"/>
    <style:style style:name="P240" style:parent-style-name="Standard" style:family="paragraph"/>
    <style:style style:name="P241" style:parent-style-name="Standard" style:family="paragraph"/>
    <style:style style:name="T242" style:parent-style-name="DefaultParagraphFont" style:family="text">
      <style:text-properties fo:font-weight="bold" style:font-weight-asian="bold" style:font-weight-complex="bold" fo:font-style="italic" style:font-style-asian="italic" style:font-style-complex="italic"/>
    </style:style>
    <style:style style:name="T243" style:parent-style-name="DefaultParagraphFont" style:family="text">
      <style:text-properties fo:font-weight="bold" style:font-weight-asian="bold" style:font-weight-complex="bold" fo:font-style="italic" style:font-style-asian="italic" style:font-style-complex="italic"/>
    </style:style>
    <style:style style:name="P244" style:parent-style-name="Standard" style:family="paragraph"/>
    <style:style style:name="P245" style:parent-style-name="Standard" style:family="paragraph"/>
    <style:style style:name="P246" style:parent-style-name="Standard" style:family="paragraph"/>
    <style:style style:name="P247"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48"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49"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50"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51"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52" style:parent-style-name="Standard" style:family="paragraph">
      <style:text-properties fo:font-weight="bold" style:font-weight-asian="bold" style:font-weight-complex="bold" style:text-underline-type="single" style:text-underline-style="solid" style:text-underline-width="auto" style:text-underline-mode="continuous"/>
    </style:style>
    <style:style style:name="P253" style:parent-style-name="Heading1" style:family="paragraph">
      <style:text-properties style:font-name="Times New Roman" style:font-name-complex="Times New Roman" fo:color="#000000" fo:font-size="12pt" style:font-size-asian="12pt" style:font-size-complex="12pt" fo:background-color="#FFFF00" style:text-underline-type="single" style:text-underline-style="solid" style:text-underline-width="auto" style:text-underline-mode="continuous"/>
    </style:style>
    <style:style style:name="P254" style:parent-style-name="Heading1" style:family="paragraph">
      <style:text-properties style:font-name="Times New Roman" style:font-name-complex="Times New Roman" fo:color="#000000" fo:font-size="12pt" style:font-size-asian="12pt" style:font-size-complex="12pt" fo:background-color="#FFFF00" style:text-underline-type="single" style:text-underline-style="solid" style:text-underline-width="auto" style:text-underline-mode="continuous"/>
    </style:style>
    <style:style style:name="P255" style:parent-style-name="Standard" style:family="paragraph">
      <style:text-properties fo:font-style="italic" style:font-style-asian="italic" style:font-style-complex="italic" fo:color="#000000"/>
    </style:style>
    <style:style style:name="P256" style:parent-style-name="Heading1" style:family="paragraph">
      <style:text-properties style:font-name="Times New Roman" style:font-name-complex="Times New Roman" fo:color="#000000" fo:font-size="12pt" style:font-size-asian="12pt" style:font-size-complex="12pt" fo:background-color="#FFFF00" style:text-underline-type="single" style:text-underline-style="solid" style:text-underline-width="auto" style:text-underline-mode="continuous"/>
    </style:style>
    <style:style style:name="P257" style:parent-style-name="Standard" style:family="paragraph">
      <style:text-properties fo:color="#000000" fo:background-color="#FFFF00"/>
    </style:style>
    <style:style style:name="T258" style:parent-style-name="DefaultParagraphFont" style:family="text">
      <style:text-properties fo:font-style="italic" style:font-style-asian="italic" style:font-style-complex="italic" fo:color="#000000"/>
    </style:style>
    <style:style style:name="P259" style:parent-style-name="Heading1" style:family="paragraph">
      <style:text-properties style:font-name="Times New Roman" style:font-name-complex="Times New Roman" fo:color="#000000" fo:font-size="12pt" style:font-size-asian="12pt" style:font-size-complex="12pt" style:text-underline-type="single" style:text-underline-style="solid" style:text-underline-width="auto" style:text-underline-mode="continuous"/>
    </style:style>
    <style:style style:name="P260" style:parent-style-name="Standard" style:family="paragraph">
      <style:text-properties fo:color="#000000" style:text-underline-type="single" style:text-underline-style="solid" style:text-underline-width="auto" style:text-underline-mode="continuous"/>
    </style:style>
    <style:style style:name="T261" style:parent-style-name="DefaultParagraphFont" style:family="text">
      <style:text-properties fo:font-style="italic" style:font-style-asian="italic" style:font-style-complex="italic" fo:color="#000000"/>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draw:frame draw:z-index="251658240" draw:style-name="a0" draw:name="Image1" text:anchor-type="paragraph" svg:x="2.4854in" svg:y="-0.3583in" svg:width="1.9291in" svg:height="2.022in" style:rel-width="scale" style:rel-height="scale"><draw:image xlink:href="media/image1.png" xlink:type="simple" xlink:show="embed" xlink:actuate="onLoad"/><svg:title/><svg:desc/></draw:frame></text:p>
      <text:p text:style-name="P2"/>
      <text:p text:style-name="P3"/>
      <text:p text:style-name="P4"/>
      <text:p text:style-name="P5"/>
      <text:p text:style-name="P6"/>
      <text:p text:style-name="P7"/>
      <text:p text:style-name="P8"/>
      <text:p text:style-name="P9"/>
      <text:p text:style-name="P10"/>
      <text:p text:style-name="P11"/>
      <text:p text:style-name="P12">Lancaster Christian Academy Athletic Handbook 2026-2027</text:p>
      <text:p text:style-name="P13"/>
      <text:p text:style-name="P14">Athletic Guidelines for South Carolina Association of Christian Schools</text:p>
      <text:p text:style-name="P15"/>
      <text:p text:style-name="P16"><text:span text:style-name="T17">1426 Great Falls Hwy</text:span><text:line-break/><text:span text:style-name="T18">Lancaster, SC 29720</text:span><text:line-break/><text:a xlink:href="tel:8032832015" office:target-frame-name="_top" xlink:show="replace"><text:span text:style-name="T19">(803) 283-2015</text:span></text:a></text:p>
      <text:p text:style-name="P20"/>
      <text:p text:style-name="P21"/>
      <text:p text:style-name="P22">LCA School Director: Kristie Taylor</text:p>
      <text:p text:style-name="P23"><text:a xlink:href="mailto:kristie.taylor@lancasterchristianacademy.net" office:target-frame-name="_top" xlink:show="replace">kristie.taylor@lancasterchristianacademy.net</text:a></text:p>
      <text:p text:style-name="P24">Athletic Coordinator: Jordan Hinson</text:p>
      <text:p text:style-name="P25"><text:a xlink:href="mailto:Jordan.hinson@lancasterchrisitanacademy.net" office:target-frame-name="_top" xlink:show="replace">Jordan.hinson@lancasterchrist</text:a><text:a xlink:href="mailto:Jordan.hinson@lancasterchrisitanacademy.net" office:target-frame-name="_top" xlink:show="replace">i</text:a><text:a xlink:href="mailto:Jordan.hinson@lancasterchrisitanacademy.net" office:target-frame-name="_top" xlink:show="replace">anacademy.net</text:a></text:p>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soft-page-break/>
      <text:p text:style-name="P49">Table of Contents</text:p>
      <text:p text:style-name="P50"/>
      <text:p text:style-name="P51"/>
      <text:p text:style-name="TOCHeading"/>
      <text:table-of-content text:name="_TOC15">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2"><text:a xlink:href="#_Toc237266472" office:target-frame-name="_top" xlink:show="replace"><text:span text:style-name="T53">LCA MISSION STATEMENT</text:span><text:tab/>3</text:a></text:p>
          <text:p text:style-name="P54"><text:a xlink:href="#_Toc237266473" office:target-frame-name="_top" xlink:show="replace"><text:span text:style-name="T55">THE PURPOSE OF LCA ATHLETICS</text:span><text:tab/>3</text:a></text:p>
          <text:p text:style-name="P56"><text:a xlink:href="#_Toc237266474" office:target-frame-name="_top" xlink:show="replace"><text:span text:style-name="T57">BIBLICAL FOUNDATION FOR COMPETITION</text:span><text:tab/>3</text:a></text:p>
          <text:p text:style-name="P58"><text:a xlink:href="#_Toc237266475" office:target-frame-name="_top" xlink:show="replace"><text:span text:style-name="T59">CLASSIFICATION AND PARTICIPATION REQUIREMENTS</text:span><text:tab/>4</text:a></text:p>
          <text:p text:style-name="P60"><text:a xlink:href="#_Toc237266476" office:target-frame-name="_top" xlink:show="replace"><text:span text:style-name="T61">Academic Requirements</text:span><text:tab/>4</text:a></text:p>
          <text:p text:style-name="P62"><text:a xlink:href="#_Toc237266477" office:target-frame-name="_top" xlink:show="replace"><text:span text:style-name="T63">Consequences of Misconduct</text:span><text:tab/>4</text:a></text:p>
          <text:p text:style-name="P64"><text:a xlink:href="#_Toc237266478" office:target-frame-name="_top" xlink:show="replace"><text:span text:style-name="T65">Social Media Expectations</text:span><text:tab/>5</text:a></text:p>
          <text:p text:style-name="P66"><text:a xlink:href="#_Toc237266479" office:target-frame-name="_top" xlink:show="replace"><text:span text:style-name="T67">Social Media Permission</text:span><text:tab/>5</text:a></text:p>
          <text:p text:style-name="P68"><text:a xlink:href="#_Toc237266480" office:target-frame-name="_top" xlink:show="replace"><text:span text:style-name="T69">Code of Conduct for Student Athletes</text:span><text:tab/>5</text:a></text:p>
          <text:p text:style-name="P70"><text:a xlink:href="#_Toc237266481" office:target-frame-name="_top" xlink:show="replace"><text:span text:style-name="T71">Sportsmanship Standards</text:span><text:tab/>5</text:a></text:p>
          <text:p text:style-name="P72"><text:a xlink:href="#_Toc237266482" office:target-frame-name="_top" xlink:show="replace"><text:span text:style-name="T73">Parent and Spectator Expectations</text:span><text:tab/>6</text:a></text:p>
          <text:p text:style-name="P74"><text:a xlink:href="#_Toc237266483" office:target-frame-name="_top" xlink:show="replace"><text:span text:style-name="T75">Communication Between Coaches and Parents</text:span><text:tab/>6</text:a></text:p>
          <text:p text:style-name="P76"><text:a xlink:href="#_Toc237266484" office:target-frame-name="_top" xlink:show="replace"><text:span text:style-name="T77">Sports Fee</text:span><text:tab/>6</text:a></text:p>
          <text:p text:style-name="P78"><text:a xlink:href="#_Toc237266485" office:target-frame-name="_top" xlink:show="replace"><text:span text:style-name="T79">Playing Time Philosophy</text:span><text:tab/>6</text:a></text:p>
          <text:p text:style-name="P80"><text:a xlink:href="#_Toc237266486" office:target-frame-name="_top" xlink:show="replace"><text:span text:style-name="T81">Transportation</text:span><text:tab/>7</text:a></text:p>
          <text:p text:style-name="P82"><text:a xlink:href="#_Toc237266487" office:target-frame-name="_top" xlink:show="replace"><text:span text:style-name="T83">Attendance</text:span><text:tab/>7</text:a></text:p>
          <text:p text:style-name="P84"><text:a xlink:href="#_Toc237266488" office:target-frame-name="_top" xlink:show="replace"><text:span text:style-name="T85">Biological Requirements</text:span><text:tab/>7</text:a></text:p>
          <text:p text:style-name="P86"><text:a xlink:href="#_Toc237266489" office:target-frame-name="_top" xlink:show="replace"><text:span text:style-name="T87">Age Requirements</text:span><text:tab/>7</text:a></text:p>
          <text:p text:style-name="P88"><text:a xlink:href="#_Toc237266490" office:target-frame-name="_top" xlink:show="replace"><text:span text:style-name="T89">Amateur Status</text:span><text:tab/>7</text:a></text:p>
          <text:p text:style-name="P90"><text:a xlink:href="#_Toc237266491" office:target-frame-name="_top" xlink:show="replace"><text:span text:style-name="T91">Athletic Awards</text:span><text:tab/>8</text:a></text:p>
          <text:p text:style-name="P92"><text:a xlink:href="#_Toc237266492" office:target-frame-name="_top" xlink:show="replace"><text:span text:style-name="T93">Dress and Hair Requirements</text:span><text:tab/>8</text:a></text:p>
          <text:p text:style-name="P94"><text:a xlink:href="#_Toc237266493" office:target-frame-name="_top" xlink:show="replace"><text:span text:style-name="T95">Eligibility Requirements</text:span><text:tab/>8</text:a></text:p>
          <text:p text:style-name="P96"><text:a xlink:href="#_Toc237266494" office:target-frame-name="_top" xlink:show="replace"><text:span text:style-name="T97">Levels of Competition (grades 6-12)</text:span><text:tab/>9</text:a></text:p>
          <text:p text:style-name="P98"><text:a xlink:href="#_Toc237266495" office:target-frame-name="_top" xlink:show="replace"><text:span text:style-name="T99">Liability Waiver Form</text:span><text:tab/>9</text:a></text:p>
          <text:p text:style-name="P100"><text:a xlink:href="#_Toc237266496" office:target-frame-name="_top" xlink:show="replace"><text:span text:style-name="T101">Pre-Participation Health Assessment and Medical Examination</text:span><text:tab/>9</text:a></text:p>
          <text:p text:style-name="P102"><text:a xlink:href="#_Toc237266497" office:target-frame-name="_top" xlink:show="replace"><text:span text:style-name="T103">Weather Cancellations</text:span><text:tab/>9</text:a></text:p>
          <text:p text:style-name="P104"><text:a xlink:href="#_Toc237266498" office:target-frame-name="_top" xlink:show="replace"><text:span text:style-name="T105">Concussion Protocol</text:span><text:tab/>10</text:a></text:p>
          <text:p text:style-name="P106"><text:a xlink:href="#_Toc237266499" office:target-frame-name="_top" xlink:show="replace"><text:span text:style-name="T107">Philosophy on Winning</text:span><text:tab/>10</text:a></text:p>
          <text:p text:style-name="P108"><text:a xlink:href="#_Toc237266500" office:target-frame-name="_top" xlink:show="replace"><text:span text:style-name="T109">Student Athlete Covenant</text:span><text:tab/>11</text:a></text:p>
          <text:p text:style-name="P110"><text:a xlink:href="#_Toc237266501" office:target-frame-name="_top" xlink:show="replace"><text:span text:style-name="T111">Parent Covenant</text:span><text:tab/>11</text:a></text:p>
          <text:p text:style-name="P112"><text:a xlink:href="#_Toc237266502" office:target-frame-name="_top" xlink:show="replace"><text:span text:style-name="T113">Athlete &amp; Parent Agreement</text:span><text:tab/>11</text:a></text:p>
        </text:index-body>
      </text:table-of-content>
      <text:p text:style-name="P114"><text:bookmark-start text:name="_Toc237266472"/></text:p>
      <text:p text:style-name="P115"><text:span text:style-name="T116">LCA MISSION STATEMENT</text:span><text:bookmark-end text:name="_Toc237266472"/></text:p>
      <text:p text:style-name="P117"/>
      <text:p text:style-name="P118">The purpose of Lancaster Christian Academy is to foster a love for learning while providing<text:s/>Scripture-based discipleship and pursuing excellence in academics with a Biblical worldview so students can navigate and impact their world for Christ.</text:p>
      <text:p text:style-name="P119"/>
      <text:p text:style-name="P120"/>
      <text:h text:style-name="P121" text:outline-level="3"><text:bookmark-start text:name="_Toc237266473"/>THE PURPOSE OF LCA ATHLETICS<text:bookmark-end text:name="_Toc237266473"/></text:h>
      <text:p text:style-name="P122"/>
      <text:list text:style-name="LFO3" text:continue-numbering="true">
        <text:list-item>
          <text:p text:style-name="P123"><text:span text:style-name="T124">To develop a<text:s/></text:span><text:span text:style-name="T125">well-rounded student</text:span><text:span text:style-name="T126"><text:s/>through<text:s/></text:span><text:span text:style-name="T127">athletics guided by a sound philosophy of Christian competition</text:span><text:span text:style-name="T128">.</text:span><text:s/>This philosophy was demonstrated by Christ in Luke 2:52.<text:s/><text:span text:style-name="T129">“And Jesus increased in wisdom and stature, and in favor with God and men</text:span>.” The following four concepts summarize our fourfold mission:</text:p>
        </text:list-item>
      </text:list>
      <text:p text:style-name="Standard"/>
      <text:p text:style-name="Standard"><text:tab/>A. Wisdom-Knowledge and Understanding</text:p>
      <text:p text:style-name="Standard"><text:tab/>B. Stature – Physical</text:p>
      <text:p text:style-name="Standard"><text:tab/>C. Favor with God – Spiritual</text:p>
      <text:p text:style-name="Standard"><text:tab/>D. Favor with Man-Social.</text:p>
      <text:p text:style-name="Standard"/>
      <text:p text:style-name="Standard"><text:s text:c="5"/>2. <text:s text:c="2"/><text:span text:style-name="T130">To develop school spirit and unity</text:span>. We believe that a strong school culture reflects Biblical truth that we are one body in Christ. Students are encouraged to actively support one another through participation in school events and athletics. By cheering for one another, serving together, and representing our school with Christ-like character, we strengthen both our unity and our witness.</text:p>
      <text:p text:style-name="Standard"/>
      <text:p text:style-name="Standard"><text:s text:c="5"/>3. <text:s text:c="2"/><text:span text:style-name="T131">To develop quality Christian character through interscholastic competition and interaction</text:span>. As Christians, we must understand not only with our minds, but also with our hearts the Biblical view on winning (Colossians 3:23). If we will consistently demonstrate this Biblical view on winning, the purpose of Christian athletics will be realized. Athletics serve as an extension of the classroom and provide opportunities for students to grow physically, mentally, socially, and spiritually.</text:p>
      <text:p text:style-name="Standard">Our goal is not merely to win games but to develop young men and women of integrity who honor Christ in their attitudes, effort, and sportsmanship.</text:p>
      <text:p text:style-name="Standard"/>
      <text:p text:style-name="P132"/>
      <text:p text:style-name="P133"/>
      <text:h text:style-name="P134" text:outline-level="3"><text:bookmark-start text:name="_Toc237266474"/>BIBLICAL FOUNDATION FOR COMPETITION<text:bookmark-end text:name="_Toc237266474"/></text:h>
      <text:p text:style-name="P135"/>
      <text:list text:style-name="WWNum1">
        <text:list-item text:start-value="0">
          <text:p text:style-name="P136">Colossians 3:23 –<text:s/><text:span text:style-name="T137">“And<text:s/></text:span><text:span text:style-name="T138">w</text:span><text:span text:style-name="T139">hatever you do, do it heartily, as to the Lord and not to men”</text:span></text:p>
        </text:list-item>
        <text:list-item>
          <text:p text:style-name="ListBullet">Proverbs 27:17 – “<text:span text:style-name="T140">As iron sharpens iron, so one person sharpens another.”</text:span></text:p>
        </text:list-item>
        <text:list-item>
          <text:p text:style-name="ListBullet">Philippians 2:3 – “<text:span text:style-name="T141">Do nothing out of selfish ambition or vain conceit. Rather, in humility value others above yourselves.”</text:span></text:p>
        </text:list-item>
      </text:list>
      <text:p text:style-name="P142"/>
      <text:p text:style-name="P143"/>
      <text:p text:style-name="P144"/>
      <text:h text:style-name="P145" text:outline-level="3"><text:bookmark-start text:name="_Toc237266475"/><text:soft-page-break/>CLASSIFICATION AND PARTICIPATION REQUIREMENTS<text:bookmark-end text:name="_Toc237266475"/></text:h>
      <text:h text:style-name="P146" text:outline-level="1"><text:bookmark-start text:name="_Toc237266476"/>Academic Requirements<text:bookmark-end text:name="_Toc237266476"/></text:h>
      <text:p text:style-name="P147"/>
      <text:p text:style-name="Standard">SCACS Athletics has set minimal academic standards for schools to follow. Lancaster Christian Academy may choose to enforce stricter standards at our own discretion. SCACS will simply rely on the integrity of each school to follow at least these minimal academic standards.</text:p>
      <text:p text:style-name="Standard"/>
      <text:list text:style-name="LFO5" text:continue-numbering="true">
        <text:list-item>
          <text:p text:style-name="P148">No more than one "F" per grading period</text:p>
        </text:list-item>
        <text:list-item>
          <text:p text:style-name="P149">Students may not<text:s/>be failing Bible</text:p>
        </text:list-item>
        <text:list-item>
          <text:p text:style-name="P150">Must have a 70 average overall</text:p>
        </text:list-item>
        <text:list-item>
          <text:p text:style-name="P151">Minimum two-week time-period for re-check</text:p>
        </text:list-item>
      </text:list>
      <text:h text:style-name="P152" text:outline-level="1"><text:bookmark-start text:name="_Toc237266477"/>Consequences of Misconduct<text:bookmark-end text:name="_Toc237266477"/></text:h>
      <text:p text:style-name="P153"/>
      <text:p text:style-name="Standard">Discipline is a tool given by God for the instruction and development of His children, helping them grow into the individuals He has created them to be. Lancaster Christian Academy is dedicated to offering students and families a high-quality educational experience within a safe, organized, and nurturing environment. LCA aims to teach students self-control and to make choices that honor Christ, recognizing that such behavior is the right thing to do.</text:p>
      <text:p text:style-name="Standard"/>
      <text:p text:style-name="Standard">Severe misconduct (including bullying, harassment, substance abuse, or behavior that harms the reputation of the school) will not be tolerated and may result in immediate suspension or dismissal from athletics at the discretion of the School Director or Athletic Coordinator.</text:p>
      <text:p text:style-name="P154"/>
      <text:p text:style-name="Standard">Any student athlete identified through the legal system who has been arrested and/or charged<text:s/>with<text:s/>a crime either in or out of school shall not be eligible for the next competitive event, current sports team and/or the next sport season in which the student athlete would participate for a period of time to be determined by the School Director or Athletic Coordinator.</text:p>
      <text:p text:style-name="Standard"/>
      <text:p text:style-name="Standard">Whether in or out of school, student athletes shall not smoke, chew, use, or have in their possession tobacco, vaping, or alcoholic products. The penalty for such use or behavior may be suspension from athletic participation for a time to be determined by the School Director or Athletic Coordinator.</text:p>
      <text:p text:style-name="Standard"/>
      <text:p text:style-name="Standard">Student-athletes are expected to uphold the highest standards of conduct as representatives of Lancaster Christian Academy.</text:p>
      <text:p text:style-name="Standard"/>
      <text:p text:style-name="Standard">1.<text:s/><text:span text:style-name="T155">First Offense</text:span>: Lunch Detention.</text:p>
      <text:p text:style-name="Standard">2.<text:s/><text:span text:style-name="T156">Second Offense</text:span>: Lunch Detention.</text:p>
      <text:p text:style-name="Standard">3.<text:s/><text:span text:style-name="T157">Third Offense</text:span>: Lunch Detention.</text:p>
      <text:p text:style-name="Standard">4.<text:s/><text:span text:style-name="T158">Fourth Offense</text:span>: One (1) In-School Suspension (ISS) and suspension from all athletic events for that week.</text:p>
      <text:p text:style-name="Standard">5.<text:s/><text:span text:style-name="T159">Fifth Offense</text:span>: One (1) Out-of-School Suspension (OSS), which may result in dismissal from athletics for the remainder of the season, school year, and possibly the following year, depending on the nature of the infraction.</text:p>
      <text:h text:style-name="P160" text:outline-level="1"><text:bookmark-start text:name="_Toc236902496"/><text:bookmark-start text:name="_Toc236902594"/><text:bookmark-start text:name="_Toc237266478"/><text:soft-page-break/>Social Media Expectations<text:bookmark-end text:name="_Toc236902496"/><text:bookmark-end text:name="_Toc236902594"/><text:bookmark-end text:name="_Toc237266478"/></text:h>
      <text:p text:style-name="Standard"/>
      <text:p text:style-name="Normal">Students should remember that they represent Lancaster Christian Academy, whether in person or online. Social media posts, comments, messages, photos, and videos should reflect Christian character and demonstrate respect for teammates, opponents, coaches, officials, and the school.</text:p>
      <text:p text:style-name="Normal"/>
      <text:p text:style-name="Normal"><text:span text:style-name="T161">Student athletes shall not post or share content that</text:span>:</text:p>
      <text:p text:style-name="Normal"><text:line-break/>• Uses inappropriate or offensive language.<text:line-break/>• Bullies, harasses, or threatens others.<text:line-break/>• Promotes illegal activity, alcohol, tobacco, vaping, or drugs.<text:line-break/>• Damages the reputation of Lancaster Christian Academy or the athletic program.</text:p>
      <text:p text:style-name="Normal"/>
      <text:p text:style-name="Normal">Failure to uphold these expectations may result in disciplinary action, including suspension or removal from athletic participation.</text:p>
      <text:h text:style-name="P162" text:outline-level="1"><text:bookmark-start text:name="_Toc237266479"/>Social Media Permission<text:bookmark-end text:name="_Toc237266479"/></text:h>
      <text:p text:style-name="Standard"/>
      <text:p text:style-name="Standard">The LCA Athletic Department may take photographs and videos of students during athletic games, events, and other school-related activities. These photographs and videos may be used on the school’s<text:s/>official social media pages, including the LCA Athletics Facebook page and school website. Student’s names will not be tagged in social media posts. If a parent or guardian has any concerns or does not wish for their child to be photographed or featured on LCA athletic social media, please notify the Athletic Coordinator or School Director.<text:s/></text:p>
      <text:p text:style-name="Standard"/>
      <text:p text:style-name="Standard">Parents and guardians are encouraged to communicate any concerns regarding social media or photography permissions before students participate in athletic activities.<text:s/></text:p>
      <text:h text:style-name="P163" text:outline-level="1"><text:bookmark-start text:name="_Toc236902497"/><text:bookmark-start text:name="_Toc236902595"/><text:bookmark-start text:name="_Toc237266480"/>Code of Conduct for Student Athletes<text:bookmark-end text:name="_Toc236902497"/><text:bookmark-end text:name="_Toc236902595"/><text:bookmark-end text:name="_Toc237266480"/></text:h>
      <text:p text:style-name="P164"/>
      <text:list text:style-name="LFO13" text:continue-numbering="true">
        <text:list-item>
          <text:p text:style-name="P165">Respect coaches, officials, teammates, and opponents.</text:p>
        </text:list-item>
        <text:list-item>
          <text:p text:style-name="P166">Display self-control and maturity.</text:p>
        </text:list-item>
        <text:list-item>
          <text:p text:style-name="P167">Avoid unsportsmanlike conduct.</text:p>
        </text:list-item>
        <text:list-item>
          <text:p text:style-name="P168">Represent the school with integrity both on and off campus.</text:p>
        </text:list-item>
      </text:list>
      <text:h text:style-name="P169" text:outline-level="1"><text:bookmark-start text:name="_Toc237266481"/>Sportsmanship Standards<text:bookmark-end text:name="_Toc237266481"/></text:h>
      <text:p text:style-name="P170"/>
      <text:list text:style-name="LFO14" text:continue-numbering="true">
        <text:list-item>
          <text:p text:style-name="P171">Encourage teammates and uplift others.</text:p>
        </text:list-item>
        <text:list-item>
          <text:p text:style-name="P172">Respect officials' decisions.</text:p>
        </text:list-item>
        <text:list-item>
          <text:p text:style-name="P173">Win with humility and lose with dignity.</text:p>
        </text:list-item>
        <text:list-item>
          <text:p text:style-name="P174"><text:span text:style-name="T175">Demonstrate<text:s/></text:span><text:span text:style-name="T176">Christ-like<text:s/></text:span><text:span text:style-name="T177">character during competition.</text:span></text:p>
        </text:list-item>
      </text:list>
      <text:p text:style-name="P178"/>
      <text:h text:style-name="P179" text:outline-level="1"><text:bookmark-start text:name="_Toc237266482"/><text:soft-page-break/>Parent and Spectator Expectations<text:bookmark-end text:name="_Toc237266482"/></text:h>
      <text:p text:style-name="Standard"/>
      <text:list text:style-name="LFO12" text:continue-numbering="true">
        <text:list-item>
          <text:p text:style-name="P180">Respect coaches, referees, and school staff.</text:p>
        </text:list-item>
        <text:list-item>
          <text:p text:style-name="P181">Encourage athletes regardless of performance.</text:p>
        </text:list-item>
        <text:list-item>
          <text:p text:style-name="P182">Support the mission and values of Lancaster Christian Academy.</text:p>
        </text:list-item>
      </text:list>
      <text:h text:style-name="P183" text:outline-level="1"><text:bookmark-start text:name="_Toc237266483"/>Communication Between Coaches and Parents<text:bookmark-end text:name="_Toc237266483"/></text:h>
      <text:p text:style-name="Standard"/>
      <text:p text:style-name="Normal">Lancaster Christian Academy believes that strong communication between coaches, student-athletes, and parents contributes to a successful athletic program. Coaches are committed to communicating schedules, expectations, and team policies in a timely manner.</text:p>
      <text:p text:style-name="Normal">Parents are encouraged to discuss concerns directly with the coach in a respectful and Christ-like manner. If a concern cannot be resolved, parents may request a meeting with the Athletic Coordinator. Concerns should not be addressed immediately before, during, or after practices or games.</text:p>
      <text:p text:style-name="Normal"/>
      <text:p text:style-name="Normal"><text:span text:style-name="T184">Appropriate topics for discussion include:</text:span><text:line-break/>• The student's overall development.<text:line-break/>• Ways to help the student improve.<text:line-break/>• Concerns regarding behavior or well-being.</text:p>
      <text:p text:style-name="Normal"/>
      <text:p text:style-name="Normal"><text:span text:style-name="T185">The following topics are generally not appropriate for discussion:</text:span><text:line-break/>• Playing time.<text:line-break/>• Team strategy.<text:line-break/>• Play calling.<text:line-break/>• Other student-athletes.</text:p>
      <text:h text:style-name="P186" text:outline-level="1"><text:bookmark-start text:name="_Toc237266484"/>Sports Fee<text:bookmark-end text:name="_Toc237266484"/></text:h>
      <text:p text:style-name="Standard"/>
      <text:p text:style-name="Standard">Each student participating in an athletic sport at Lancaster Christian Academy will be required to pay a $50 athletic participation fee for each sport in which they participate. This fee helps offset the costs including team uniforms, athletic equipment, and LCA membership and participation fees with the South Carolina Association of Christian Schools (SCACS). The athletic participation fee is required for each individual sport and is separate<text:s/>from any other school related fees or expenses. The fee helps LCA maintain a quality athletic program while keeping participation costs as reasonable as possible for families.<text:s/></text:p>
      <text:h text:style-name="Heading1" text:outline-level="1"><text:bookmark-start text:name="_Toc237266485"/><text:span text:style-name="T187">Playing Time Philosophy</text:span><text:bookmark-end text:name="_Toc237266485"/><text:span text:style-name="T188"><text:s/></text:span></text:h>
      <text:p text:style-name="Normal"/>
      <text:p text:style-name="Normal">Participation<text:s/>in<text:s/>an athletic team does not necessarily ensure equal playing time. Coaches will make decisions about playing time based on factors such as attendance, effort, attitude, sportsmanship,<text:s/>performance, skill development, team needs, and commitment to the program.</text:p>
      <text:p text:style-name="Normal">At Lancaster Christian Academy, our aim is to nurture Christ-like character while pursuing excellence in competition. Coaches are committed to treating all student athletes fairly and with respect.</text:p>
      <text:h text:style-name="P189" text:outline-level="1"><text:bookmark-start text:name="_Toc237266486"/><text:soft-page-break/>Transportation<text:bookmark-end text:name="_Toc237266486"/></text:h>
      <text:p text:style-name="P190"/>
      <text:p text:style-name="Normal">Parents or guardians are responsible for arranging transportation to and from practices unless otherwise communicated by the coach.</text:p>
      <text:p text:style-name="Normal">When transportation is provided by Lancaster Christian Academy, student-athletes are expected to travel to and from contests with the team. Exceptions may be granted only with prior approval from the Athletic Coordinator or coach and written permission from a parent or guardian.</text:p>
      <text:p text:style-name="Normal">Students are expected to conduct themselves in a Christ-like manner while traveling and to respect school vehicles, drivers, coaches, teammates, and any facilities visited.</text:p>
      <text:h text:style-name="P191" text:outline-level="1"><text:bookmark-start text:name="_Toc237266487"/>Attendance<text:bookmark-end text:name="_Toc237266487"/></text:h>
      <text:p text:style-name="P192"/>
      <text:p text:style-name="Standard">LCA Athletics will adhere to the attendance policies outlined in the Student/Parent Handbook for the respective school year. Additionally, students who are absent from school will not be eligible to participate in any school athletic events on that day unless prior approval is obtained from the School Director or Athletic Coordinator.</text:p>
      <text:h text:style-name="P193" text:outline-level="1"><text:bookmark-start text:name="_Toc237266488"/>Biological Requirements<text:bookmark-end text:name="_Toc237266488"/></text:h>
      <text:p text:style-name="P194"/>
      <text:p text:style-name="Standard">Lancaster Christian Academy is committed to upholding the integrity of male and female sports teams and ensuring equal opportunities for both genders. Generally, males are not permitted to compete in female sports unless participating in co-ed teams where such arrangements are approved. Biblical truth affirms that human beings are created as male or female. You are required to participate with the team corresponding to your biological gender from birth.</text:p>
      <text:h text:style-name="P195" text:outline-level="1"><text:bookmark-start text:name="_Toc237266489"/>Age Requirements<text:bookmark-end text:name="_Toc237266489"/></text:h>
      <text:p text:style-name="P196"/>
      <text:p text:style-name="Standard">A student may not compete on a Junior Varsity team if he or she is seventeen years of age prior to July 1 of the present school year. A student may not compete on a Varsity team if he or she is nineteen years of age prior to July 1 of the present school year. You can also consult the SCACS Athletic Handbook for additional information regarding age requirements.</text:p>
      <text:h text:style-name="P197" text:outline-level="1"><text:bookmark-start text:name="_Toc237266490"/>Amateur Status<text:bookmark-end text:name="_Toc237266490"/></text:h>
      <text:p text:style-name="P198"/>
      <text:p text:style-name="Standard">A student athlete must maintain an amateur status during the period he/she competes for Lancaster Christian Academy. A student may not have competed for money or valuable consideration other than prizes with symbolic value. Symbolic value is used to mean that the award must have some relationship to the sport being played. Some examples are but not limited to miniature gold and silver basketballs, plaques, trophies, cups, ribbons, banners, sweaters and jackets. Allowable travel, meals and lodging expenses are acceptable. Accepting a fee for instructing, supervising or officiating in organized youth sports programs, camps or playground activities shall not jeopardize amateur status.</text:p>
      <text:p text:style-name="Standard"/>
      <text:h text:style-name="P199" text:outline-level="1"><text:bookmark-start text:name="_Toc237266491"/><text:soft-page-break/>Athletic Awards<text:bookmark-end text:name="_Toc237266491"/></text:h>
      <text:p text:style-name="P200"/>
      <text:p text:style-name="Normal">Lancaster Christian Academy desires to recognize student-athletes who demonstrate excellence in competition while honoring Christ through their attitude and character.</text:p>
      <text:p text:style-name="Normal">Awards may be presented at the discretion of the Athletic Department and coaching staff and may include:</text:p>
      <text:p text:style-name="Normal"><text:line-break/>• Varsity Letter Awards<text:line-break/>• Team Awards<text:line-break/>• Coaches Award<text:line-break/>• Most Improved Player<text:line-break/>• Christian Character Award</text:p>
      <text:p text:style-name="Normal"/>
      <text:p text:style-name="Normal">Awards are based not only on athletic achievement but also on leadership, commitment, sportsmanship, and faithful representation of Christ.</text:p>
      <text:h text:style-name="P201" text:outline-level="1"><text:bookmark-start text:name="_Toc237266492"/>Dress and Hair Requirements<text:bookmark-end text:name="_Toc237266492"/></text:h>
      <text:p text:style-name="P202"/>
      <text:list text:style-name="LFO6" text:continue-numbering="true">
        <text:list-item>
          <text:p text:style-name="P203">All players may wear uniforms with a minimum 7-inch inseam or long uniform pants (loose fitting). If spandex shorts are worn, they should be worn under the uniform shorts.</text:p>
        </text:list-item>
        <text:list-item>
          <text:p text:style-name="P204">Hair must be of a natural color as specified by the SCACS Athletic Handbook.</text:p>
        </text:list-item>
        <text:list-item>
          <text:p text:style-name="P205">Body piercing or jewelry<text:s/>shall not<text:s/>be worn by athletes while participating in any SCACS athletic event. SCACS athletes are not permitted to have visible tattoos while participating in a SCACS athletic event (before, during, or after a game).</text:p>
        </text:list-item>
        <text:list-item>
          <text:p text:style-name="P206">All players and cheerleaders are under the same dress expectations.</text:p>
        </text:list-item>
        <text:list-item>
          <text:p text:style-name="P207">Other members of the school’s entourage, including coaches, statisticians, trainers, etc., shall follow appropriate standards for dress and appearance.</text:p>
        </text:list-item>
        <text:list-item>
          <text:p text:style-name="P208">SCACS reserves the right to determine appropriate dress and/or appearance standards. These standards should be enforced at all SCACS games, not just at the tournaments</text:p>
        </text:list-item>
      </text:list>
      <text:h text:style-name="P209" text:outline-level="1"><text:bookmark-start text:name="_Toc237266493"/>Eligibility Requirements<text:bookmark-end text:name="_Toc237266493"/></text:h>
      <text:p text:style-name="P210"/>
      <text:list text:style-name="LFO7" text:continue-numbering="true">
        <text:list-item>
          <text:p text:style-name="P211">No student may participate in LCA athletics while under suspension from school.</text:p>
        </text:list-item>
        <text:list-item>
          <text:p text:style-name="P212">If a student is expelled or withdrawn by force, he/she is ineligible for participation in LCA athletics for the remainder of the school year.</text:p>
        </text:list-item>
        <text:list-item>
          <text:p text:style-name="P213">Home-educated students must meet the criteria for "legitimate" students as defined by the SCACS Board of Directors to be eligible for participation in athletic activities. Additionally, home-educated students are required to attend at least one daily academic class on the LCA campus to qualify for athletic participation.</text:p>
        </text:list-item>
        <text:list-item>
          <text:p text:style-name="P214">Students that participate in athletics must be regularly enrolled at Lancaster Christian Academy. Any student participating in athletics should not be recruited or receive scholarship based on athletic ability or participation; no representative from any member school should make “first contact” with a prospective student for athletic purposes. Students participating in athletics are entitled to no more financial assistance than any other similar student attending a member school.</text:p>
        </text:list-item>
        <text:list-item>
          <text:p text:style-name="P215">Students participating in athletics are not permitted to represent any other school or team that competes interscholastically, unless the sport is not available at their current school. Additionally, any dual enrollment or participation with other teams will result in the immediate revocation of athletic eligibility through SCACS. Eligibility must be determined by the associated governing body. For further information regarding student transfer requirements, please refer to the SCACS Athletic Handbook.</text:p>
        </text:list-item>
      </text:list>
      <text:p text:style-name="P216"/>
      <text:h text:style-name="P217" text:outline-level="1"><text:bookmark-start text:name="_Toc237266494"/>Levels of Competition (grades 6-12)<text:bookmark-end text:name="_Toc237266494"/></text:h>
      <text:p text:style-name="P218"/>
      <text:list text:style-name="LFO8" text:continue-numbering="true">
        <text:list-item>
          <text:p text:style-name="P219">Junior Varsity: 7th grade through 10th grade</text:p>
        </text:list-item>
        <text:list-item>
          <text:p text:style-name="P220">Varsity: 7th grade through 12th grade</text:p>
        </text:list-item>
      </text:list>
      <text:p text:style-name="Standard">Note: No student under 7th grade should play in varsity competitions except in golf and cross country.</text:p>
      <text:p text:style-name="Standard">6<text:span text:style-name="T221">th</text:span><text:s/>grade and up.</text:p>
      <text:h text:style-name="P222" text:outline-level="1"><text:bookmark-start text:name="_Toc237266495"/>Liability Waiver Form<text:bookmark-end text:name="_Toc237266495"/></text:h>
      <text:p text:style-name="Standard"/>
      <text:p text:style-name="Standard">A SCACS Liability Waiver Form must be completed and signed by the parent or guardian for each student that participates in any athletic event.</text:p>
      <text:h text:style-name="P223" text:outline-level="1"><text:bookmark-start text:name="_Toc237266496"/>Pre-Participation Health Assessment and Medical Examination<text:bookmark-end text:name="_Toc237266496"/></text:h>
      <text:p text:style-name="P224"/>
      <text:p text:style-name="Standard">Each student is required to have a health assessment and medical examination completed annually. A copy of this report must be on file with the school prior to participating in any school-sponsored athletic activity, including practice.</text:p>
      <text:h text:style-name="P225" text:outline-level="1"><text:bookmark-start text:name="_Toc237266497"/>Weather Cancellations<text:bookmark-end text:name="_Toc237266497"/></text:h>
      <text:p text:style-name="P226"/>
      <text:p text:style-name="Normal">The safety of our student-athletes is a priority. Practices and contests may be postponed or canceled due to severe weather or unsafe field conditions.</text:p>
      <text:p text:style-name="Normal">Families will be notified as soon as possible through the school's normal communication channels. Student-athletes and parents are expected to monitor these communications for schedule updates.</text:p>
      <text:h text:style-name="P227" text:outline-level="1"/>
      <text:h text:style-name="P228" text:outline-level="1"/>
      <text:h text:style-name="P229" text:outline-level="1"/>
      <text:p text:style-name="Standard"/>
      <text:h text:style-name="P230" text:outline-level="1"><text:bookmark-start text:name="_Toc237266498"/><text:soft-page-break/>Concussion Protocol<text:bookmark-end text:name="_Toc237266498"/></text:h>
      <text:p text:style-name="P231"/>
      <text:p text:style-name="Standard">Every school participating in SCACS athletics must have a concussion protocol in place. This concussion protocol includes all the following:</text:p>
      <text:p text:style-name="Standard"/>
      <text:p text:style-name="P232">Inform all—coaches, parents, students</text:p>
      <text:list text:style-name="LFO9" text:continue-numbering="true">
        <text:list-item>
          <text:p text:style-name="P233">CDC Website (www.cdc.gov/headsup)</text:p>
        </text:list-item>
      </text:list>
      <text:list text:style-name="LFO10" text:continue-numbering="true">
        <text:list-item>
          <text:p text:style-name="P234">NFHS Concussion Training will be completed by all coaches, with certificates maintained on file at the school. The Athletic Coordinator will ensure that all coaches receive this training prior to the start of each season.</text:p>
        </text:list-item>
      </text:list>
      <text:p text:style-name="Standard"/>
      <text:p text:style-name="P235">ACTION PLAN if a concussion is suspected:</text:p>
      <text:list text:style-name="LFO10" text:continue-numbering="true">
        <text:list-item>
          <text:p text:style-name="P236">Remove the athlete from play</text:p>
        </text:list-item>
        <text:list-item>
          <text:p text:style-name="P237">Keep athletes from<text:s/>playing<text:s/>for the rest of that day OR until cleared by a health care professional</text:p>
        </text:list-item>
        <text:list-item>
          <text:p text:style-name="P238">Record information about the injury—how it happened, athlete’s symptoms, etc.</text:p>
        </text:list-item>
        <text:list-item>
          <text:p text:style-name="P239">Inform athlete’s parents or guardians—refer them to appropriate information</text:p>
        </text:list-item>
        <text:list-item>
          <text:p text:style-name="P240">Require written instructions from the athlete’s health care provider</text:p>
        </text:list-item>
        <text:list-item>
          <text:p text:style-name="P241">Require the student’s health care provider and parent or guardian to sign a<text:s/><text:span text:style-name="T242">Medical Release for Return to Athletic Participation</text:span></text:p>
        </text:list-item>
      </text:list>
      <text:p text:style-name="Standard"/>
      <text:p text:style-name="Standard"><text:span text:style-name="T243">Before returning to play,</text:span><text:s/>the student should be:</text:p>
      <text:list text:style-name="LFO11" text:continue-numbering="true">
        <text:list-item>
          <text:p text:style-name="P244">Back to regular school activities</text:p>
        </text:list-item>
        <text:list-item>
          <text:p text:style-name="P245">Not having any symptoms from the injury when doing normal activities</text:p>
        </text:list-item>
        <text:list-item>
          <text:p text:style-name="P246">Have the green light from the health care provider to begin the return to play process</text:p>
        </text:list-item>
      </text:list>
      <text:p text:style-name="Standard"/>
      <text:h text:style-name="P247" text:outline-level="1"><text:bookmark-start text:name="_Toc237266499"/>Philosophy on Winning<text:bookmark-end text:name="_Toc237266499"/></text:h>
      <text:p text:style-name="P248"/>
      <text:p text:style-name="Normal">At Lancaster Christian Academy, winning is never our highest goal—glorifying Christ is. While we strive to compete at the highest level possible, true success is measured by faithfulness, integrity, effort, humility, perseverance, and the way we represent Jesus Christ.</text:p>
      <text:p text:style-name="Normal"/>
      <text:p text:style-name="Normal">We believe championships are temporary, but Christ-like character has eternal value. Every practice, competition, victory, and defeat is an opportunity to grow as disciples and to honor God through our actions.</text:p>
      <text:p text:style-name="P249"/>
      <text:p text:style-name="P250"/>
      <text:p text:style-name="P251"/>
      <text:p text:style-name="P252"/>
      <text:p text:style-name="Standard"/>
      <text:h text:style-name="P253" text:outline-level="1"><text:bookmark-start text:name="_Toc237266500"/></text:h>
      <text:h text:style-name="P254" text:outline-level="1">Student Athlete Covenant<text:bookmark-end text:name="_Toc237266500"/></text:h>
      <text:p text:style-name="P255">I commit to representing Lancaster Christian Academy with integrity, discipline, and Christ-like character in both athletics and academics and agree to the above terms in this Handbook.</text:p>
      <text:h text:style-name="P256" text:outline-level="1"><text:bookmark-start text:name="_Toc237266501"/>Parent Covenant<text:bookmark-end text:name="_Toc237266501"/></text:h>
      <text:p text:style-name="P257"/>
      <text:p text:style-name="Standard"><text:span text:style-name="T258">I commit to supporting the mission of Lancaster Christian Academy athletics and encouraging my student-athlete to uphold the values of the program and agree to the above terms in this Handbook.</text:span></text:p>
      <text:h text:style-name="P259" text:outline-level="1"><text:bookmark-start text:name="_Toc237266502"/>Athlete &amp; Parent Agreement<text:bookmark-end text:name="_Toc237266502"/></text:h>
      <text:p text:style-name="P260"/>
      <text:p text:style-name="Standard">Student Athlete Name: ______________________________</text:p>
      <text:p text:style-name="Standard">Student Signature: _______________________________ <text:s text:c="2"/>Date: __________</text:p>
      <text:p text:style-name="Standard"/>
      <text:p text:style-name="Standard">Parent/Guardian Name: ____________________________</text:p>
      <text:p text:style-name="Standard"><text:span text:style-name="T261">Parent Signature: _________________________________ <text:s text:c="2"/>Date: 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Heading1" style:display-name="Heading 1" style:family="paragraph" style:parent-style-name="Standard" style:next-style-name="Standard" style:default-outline-level="1">
      <style:paragraph-properties fo:keep-with-next="always" fo:keep-together="always" fo:margin-top="0.3333in"/>
      <style:text-properties style:font-name="Calibri" style:font-name-asian="MS Gothic"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ptos Display" style:font-name-asian="Times New Roman" style:font-name-complex="Mangal" fo:color="#0F4761" fo:font-size="13pt" style:font-size-asian="13pt" style:font-size-complex="11.5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ptos Display" style:font-name-asian="Times New Roman" style:font-name-complex="Mangal" fo:color="#0A2F40"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ListBullet" style:display-name="List Bullet" style:family="paragraph" style:parent-style-name="Standard" style:list-style-name="WWNum1">
      <style:paragraph-properties style:contextual-spacing="true" fo:margin-bottom="0.1388in"/>
      <style:text-properties fo:hyphenate="false"/>
    </style:style>
    <style:style style:name="ListNumber" style:display-name="List Number" style:family="paragraph" style:parent-style-name="Standard" style:list-style-name="WWNum5">
      <style:paragraph-properties style:contextual-spacing="true" fo:margin-bottom="0.1388in"/>
      <style:text-properties fo:hyphenate="false"/>
    </style:style>
    <style:style style:name="HeaderandFooter" style:display-name="Header and Footer" style:family="paragraph" style:parent-style-name="Standard">
      <style:paragraph-properties text:number-lines="false">
        <style:tab-stops>
          <style:tab-stop style:type="center" style:position="3.4625in"/>
          <style:tab-stop style:type="right" style:position="6.925in"/>
        </style:tab-stops>
      </style:paragraph-properties>
      <style:text-properties fo:hyphenate="false"/>
    </style:style>
    <style:style style:name="Footer" style:display-name="Footer" style:family="paragraph" style:parent-style-name="HeaderandFooter">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TOCHeading" style:display-name="TOC Heading" style:family="paragraph" style:parent-style-name="Heading1" style:next-style-name="Normal">
      <style:paragraph-properties style:vertical-align="auto" fo:margin-top="0.1666in" fo:line-height="107%"/>
      <style:text-properties style:font-name="Aptos Display" style:font-name-asian="Times New Roman" style:font-name-complex="Times New Roman" fo:font-weight="normal" style:font-weight-asian="normal" style:font-weight-complex="normal" fo:color="#0F4761" style:letter-kerning="false" fo:font-size="16pt" style:font-size-asian="16pt" style:font-size-complex="16pt" style:language-asian="en" style:country-asian="US" style:language-complex="ar" style:country-complex="SA" fo:hyphenate="true"/>
    </style:style>
    <style:style style:name="TOC1" style:display-name="TOC 1" style:family="paragraph" style:parent-style-name="Normal" style:next-style-name="Normal" style:auto-update="true">
      <style:paragraph-properties fo:margin-bottom="0.0694in"/>
      <style:text-properties style:font-name-complex="Mangal" style:font-size-complex="10.5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TOC2" style:display-name="TOC 2" style:family="paragraph" style:parent-style-name="Normal" style:next-style-name="Normal" style:auto-update="true">
      <style:paragraph-properties style:vertical-align="auto" fo:margin-bottom="0.0694in" fo:line-height="107%" fo:margin-left="0.1527in">
        <style:tab-stops/>
      </style:paragraph-properties>
      <style:text-properties style:font-name="Aptos" style:font-name-asian="Times New Roman" style:font-name-complex="Times New Roman" style:letter-kerning="false" fo:font-size="11pt" style:font-size-asian="11pt" style:font-size-complex="11pt" style:language-asian="en" style:country-asian="US" style:language-complex="ar" style:country-complex="SA" fo:hyphenate="true"/>
    </style:style>
    <style:style style:name="TOC3" style:display-name="TOC 3" style:family="paragraph" style:parent-style-name="Normal" style:next-style-name="Normal" style:auto-update="true">
      <style:paragraph-properties style:vertical-align="auto" fo:margin-bottom="0.0694in" fo:line-height="107%" fo:margin-left="0.3055in">
        <style:tab-stops/>
      </style:paragraph-properties>
      <style:text-properties style:font-name="Aptos" style:font-name-asian="Times New Roman" style:font-name-complex="Times New Roman" style:letter-kerning="false" fo:font-size="11pt" style:font-size-asian="11pt" style:font-size-complex="11pt" style:language-asian="en" style:country-asian="US" style:language-complex="ar" style:country-complex="SA" fo:hyphenate="true"/>
    </style:style>
    <style:style style:name="Heading2Char" style:display-name="Heading 2 Char" style:family="text" style:parent-style-name="DefaultParagraphFont">
      <style:text-properties style:font-name="Aptos Display" style:font-name-asian="Times New Roman" style:font-name-complex="Mangal" fo:color="#0F4761" fo:font-size="13pt" style:font-size-asian="13pt" style:font-size-complex="11.5pt"/>
    </style:style>
    <style:style style:name="Heading3Char" style:display-name="Heading 3 Char" style:family="text" style:parent-style-name="DefaultParagraphFont">
      <style:text-properties style:font-name="Aptos Display" style:font-name-asian="Times New Roman" style:font-name-complex="Mangal" fo:color="#0A2F40" style:font-size-complex="10.5pt"/>
    </style:style>
    <style:style style:name="WW_CharLFO1LVL1" style:family="text">
      <style:text-properties style:font-name="Symbol"/>
    </style:style>
    <text:list-style style:name="WWNum1" style:display-name="WWNum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1"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style style:name="WW_CharLFO11LVL1" style:family="text">
      <style:text-properties style:font-name="OpenSymbol" style:font-name-asian="OpenSymbol" style:font-name-complex="OpenSymbol"/>
    </style:style>
    <style:style style:name="WW_CharLFO11LVL2" style:family="text">
      <style:text-properties style:font-name="OpenSymbol" style:font-name-asian="OpenSymbol" style:font-name-complex="OpenSymbol"/>
    </style:style>
    <style:style style:name="WW_CharLFO11LVL3" style:family="text">
      <style:text-properties style:font-name="OpenSymbol" style:font-name-asian="OpenSymbol" style:font-name-complex="OpenSymbol"/>
    </style:style>
    <style:style style:name="WW_CharLFO11LVL4" style:family="text">
      <style:text-properties style:font-name="OpenSymbol" style:font-name-asian="OpenSymbol" style:font-name-complex="OpenSymbol"/>
    </style:style>
    <style:style style:name="WW_CharLFO11LVL5" style:family="text">
      <style:text-properties style:font-name="OpenSymbol" style:font-name-asian="OpenSymbol" style:font-name-complex="OpenSymbol"/>
    </style:style>
    <style:style style:name="WW_CharLFO11LVL6" style:family="text">
      <style:text-properties style:font-name="OpenSymbol" style:font-name-asian="OpenSymbol" style:font-name-complex="OpenSymbol"/>
    </style:style>
    <style:style style:name="WW_CharLFO11LVL7" style:family="text">
      <style:text-properties style:font-name="OpenSymbol" style:font-name-asian="OpenSymbol" style:font-name-complex="OpenSymbol"/>
    </style:style>
    <style:style style:name="WW_CharLFO11LVL8" style:family="text">
      <style:text-properties style:font-name="OpenSymbol" style:font-name-asian="OpenSymbol" style:font-name-complex="OpenSymbol"/>
    </style:style>
    <style:style style:name="WW_CharLFO11LVL9" style:family="text">
      <style:text-properties style:font-name="OpenSymbol" style:font-name-asian="OpenSymbol" style:font-name-complex="OpenSymbol"/>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402in"/>
      </style:footer-style>
    </style:page-layout>
  </office:automatic-styles>
  <office:master-styles>
    <style:master-page style:name="MP0" style:page-layout-name="PL0">
      <style:footer>
        <text:p text:style-name="Footer"><text:page-number text:fixed="false">9</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rdan Hinson</meta:initial-creator>
    <dc:creator>Jordan Hinson</dc:creator>
    <meta:creation-date>2026-08-03T17:54:00Z</meta:creation-date>
    <dc:date>2026-08-10T19:06:00Z</dc:date>
    <meta:print-date>2026-08-06T20:57:00Z</meta:print-date>
    <meta:template xlink:href="Normal" xlink:type="simple"/>
    <meta:editing-cycles>8</meta:editing-cycles>
    <meta:editing-duration>PT178800S</meta:editing-duration>
    <meta:document-statistic meta:page-count="11" meta:paragraph-count="42" meta:word-count="3182" meta:character-count="21281" meta:row-count="151" meta:non-whitespace-character-count="18141"/>
  </office:meta>
</office:document-meta>
</file>